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30000000A667D0B3CDDA719372.jpg" manifest:media-type="image/jpeg"/>
  <manifest:file-entry manifest:full-path="Pictures/10000000000000F1000000D10D150CD70D61E51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fo:color="#3465a4" loext:opacity="100%" fo:font-size="12pt" fo:font-weight="bold" style:font-size-asian="12pt" style:font-weight-asian="bold" style:font-size-complex="12pt"/>
    </style:style>
    <style:style style:name="P3" style:family="paragraph" style:parent-style-name="Standard">
      <style:paragraph-properties fo:margin-top="0cm" fo:margin-bottom="0cm" style:contextual-spacing="false"/>
      <style:text-properties fo:font-size="12pt" style:font-size-asian="12pt" style:font-size-complex="12pt"/>
    </style:style>
    <style:style style:name="P4" style:family="paragraph" style:parent-style-name="Standard">
      <style:paragraph-properties fo:margin-top="0cm" fo:margin-bottom="0cm" style:contextual-spacing="false"/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5" style:family="paragraph" style:parent-style-name="Standard">
      <style:paragraph-properties fo:margin-top="0cm" fo:margin-bottom="0cm" style:contextual-spacing="false"/>
      <style:text-properties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top="0cm" fo:margin-bottom="0cm" style:contextual-spacing="false"/>
      <style:text-properties fo:color="#000000" loext:opacity="100%" fo:font-size="12pt" fo:font-weight="bold" style:font-size-asian="12pt" style:font-weight-asian="bold" style:font-size-complex="12pt"/>
    </style:style>
    <style:style style:name="P7" style:family="paragraph" style:parent-style-name="Standard">
      <style:paragraph-properties fo:margin-top="0cm" fo:margin-bottom="0cm" style:contextual-spacing="false"/>
      <style:text-properties fo:color="#000000" loext:opacity="100%" fo:font-size="12pt" fo:font-weight="bold" officeooo:rsid="0026e536" style:font-size-asian="12pt" style:font-weight-asian="bold" style:font-size-complex="12pt"/>
    </style:style>
    <style:style style:name="P8" style:family="paragraph" style:parent-style-name="Standard">
      <style:paragraph-properties fo:margin-top="0cm" fo:margin-bottom="0cm" style:contextual-spacing="false"/>
      <style:text-properties fo:color="#00a933" loext:opacity="100%" officeooo:rsid="0021843b" officeooo:paragraph-rsid="0021843b"/>
    </style:style>
    <style:style style:name="P9" style:family="paragraph" style:parent-style-name="Standard">
      <style:paragraph-properties fo:margin-top="0cm" fo:margin-bottom="0cm" style:contextual-spacing="false"/>
      <style:text-properties fo:color="#729fcf" loext:opacity="100%" officeooo:rsid="002671d4" officeooo:paragraph-rsid="002671d4"/>
    </style:style>
    <style:style style:name="P10" style:family="paragraph" style:parent-style-name="Standard">
      <style:paragraph-properties fo:margin-top="0cm" fo:margin-bottom="0cm" style:contextual-spacing="false"/>
      <style:text-properties fo:color="#c9211e" loext:opacity="100%" officeooo:rsid="0026e536" officeooo:paragraph-rsid="0026e536"/>
    </style:style>
    <style:style style:name="P11" style:family="paragraph" style:parent-style-name="Standard">
      <style:paragraph-properties fo:margin-top="0cm" fo:margin-bottom="0cm" style:contextual-spacing="false"/>
      <style:text-properties fo:color="#a1467e" loext:opacity="100%" fo:font-size="12pt" fo:font-weight="bold" style:font-size-asian="12pt" style:font-weight-asian="bold" style:font-size-complex="12pt"/>
    </style:style>
    <style:style style:name="P12" style:family="paragraph" style:parent-style-name="Standard">
      <style:paragraph-properties fo:margin-top="0cm" fo:margin-bottom="0cm" style:contextual-spacing="false"/>
      <style:text-properties style:text-underline-style="none" officeooo:rsid="0028c268" officeooo:paragraph-rsid="0028c268"/>
    </style:style>
    <style:style style:name="T1" style:family="text">
      <style:text-properties style:font-name="Kristen ITC" fo:font-size="14pt" fo:font-weight="bold" style:font-size-asian="14pt" style:font-weight-asian="bold" style:font-size-complex="14pt"/>
    </style:style>
    <style:style style:name="T2" style:family="text">
      <style:text-properties style:font-name="Kristen ITC" fo:font-size="14pt" fo:font-weight="bold" officeooo:rsid="002b382a" style:font-size-asian="14pt" style:font-weight-asian="bold" style:font-size-complex="14pt"/>
    </style:style>
    <style:style style:name="T3" style:family="text">
      <style:text-properties fo:color="#3465a4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4" style:family="text">
      <style:text-properties fo:color="#3465a4" loext:opacity="100%" fo:font-size="12pt" style:text-underline-style="solid" style:text-underline-width="auto" style:text-underline-color="font-color" fo:font-weight="bold" officeooo:rsid="002b382a" style:font-size-asian="12pt" style:font-weight-asian="bold" style:font-size-complex="12pt"/>
    </style:style>
    <style:style style:name="T5" style:family="text">
      <style:text-properties fo:color="#3465a4" loext:opacity="100%" fo:font-size="12pt" fo:font-weight="bold" style:font-size-asian="12pt" style:font-weight-asian="bold" style:font-size-complex="12pt"/>
    </style:style>
    <style:style style:name="T6" style:family="text">
      <style:text-properties fo:color="#000000" loext:opacity="100%" fo:font-size="12pt" fo:font-weight="bold" style:font-size-asian="12pt" style:font-weight-asian="bold" style:font-size-complex="12pt"/>
    </style:style>
    <style:style style:name="T7" style:family="text">
      <style:text-properties fo:color="#000000" loext:opacity="100%" fo:font-size="12pt" fo:font-weight="bold" officeooo:rsid="0028ac31" style:font-size-asian="12pt" style:font-weight-asian="bold" style:font-size-complex="12pt"/>
    </style:style>
    <style:style style:name="T8" style:family="text">
      <style:text-properties fo:color="#000000" loext:opacity="100%" fo:font-size="12pt" fo:font-weight="bold" officeooo:rsid="0028c268" style:font-size-asian="12pt" style:font-weight-asian="bold" style:font-size-complex="12pt"/>
    </style:style>
    <style:style style:name="T9" style:family="text">
      <style:text-properties fo:color="#000000" loext:opacity="100%" fo:font-size="12pt" fo:font-weight="bold" officeooo:rsid="002b382a" style:font-size-asian="12pt" style:font-weight-asian="bold" style:font-size-complex="12pt"/>
    </style:style>
    <style:style style:name="T10" style:family="text">
      <style:text-properties fo:color="#000000" loext:opacity="100%" fo:font-size="12pt" style:text-underline-style="none" fo:font-weight="bold" style:font-size-asian="12pt" style:font-weight-asian="bold" style:font-size-complex="12pt"/>
    </style:style>
    <style:style style:name="T11" style:family="text">
      <style:text-properties fo:color="#000000" loext:opacity="100%" fo:font-size="12pt" style:text-underline-style="none" fo:font-weight="bold" officeooo:rsid="0028c268" style:font-size-asian="12pt" style:font-weight-asian="bold" style:font-size-complex="12pt"/>
    </style:style>
    <style:style style:name="T12" style:family="text">
      <style:text-properties fo:color="#000000" loext:opacity="100%" fo:font-size="12pt" style:text-underline-style="none" fo:font-weight="bold" officeooo:rsid="002b382a" style:font-size-asian="12pt" style:font-weight-asian="bold" style:font-size-complex="12pt"/>
    </style:style>
    <style:style style:name="T13" style:family="text">
      <style:text-properties fo:color="#3faf46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14" style:family="text">
      <style:text-properties fo:color="#3faf46" loext:opacity="100%" fo:font-size="12pt" style:text-underline-style="solid" style:text-underline-width="auto" style:text-underline-color="font-color" fo:font-weight="bold" officeooo:rsid="002b382a" style:font-size-asian="12pt" style:font-weight-asian="bold" style:font-size-complex="12pt"/>
    </style:style>
    <style:style style:name="T15" style:family="text">
      <style:text-properties fo:color="#f10d0c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16" style:family="text">
      <style:text-properties fo:color="#f10d0c" loext:opacity="100%" fo:font-size="12pt" style:text-underline-style="solid" style:text-underline-width="auto" style:text-underline-color="font-color" fo:font-weight="bold" officeooo:rsid="002b382a" style:font-size-asian="12pt" style:font-weight-asian="bold" style:font-size-complex="12pt"/>
    </style:style>
    <style:style style:name="T17" style:family="text">
      <style:text-properties fo:color="#f10d0c" loext:opacity="100%" fo:font-size="12pt" fo:font-weight="bold" style:font-size-asian="12pt" style:font-weight-asian="bold" style:font-size-complex="12pt"/>
    </style:style>
    <style:style style:name="T18" style:family="text">
      <style:text-properties fo:color="#f10d0c" loext:opacity="100%" fo:font-size="12pt" fo:font-weight="bold" officeooo:rsid="0028c268" style:font-size-asian="12pt" style:font-weight-asian="bold" style:font-size-complex="12pt"/>
    </style:style>
    <style:style style:name="T19" style:family="text">
      <style:text-properties fo:color="#00d0ea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0" style:family="text">
      <style:text-properties fo:color="#00d0ea" loext:opacity="100%" fo:font-size="12pt" style:text-underline-style="solid" style:text-underline-width="auto" style:text-underline-color="font-color" fo:font-weight="bold" officeooo:rsid="002b382a" style:font-size-asian="12pt" style:font-weight-asian="bold" style:font-size-complex="12pt"/>
    </style:style>
    <style:style style:name="T21" style:family="text">
      <style:text-properties fo:color="#00d0ea" loext:opacity="100%" fo:font-size="12pt" fo:font-weight="bold" style:font-size-asian="12pt" style:font-weight-asian="bold" style:font-size-complex="12pt"/>
    </style:style>
    <style:style style:name="T22" style:family="text">
      <style:text-properties fo:color="#a1467e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3" style:family="text">
      <style:text-properties fo:color="#a1467e" loext:opacity="100%" fo:font-size="12pt" style:text-underline-style="solid" style:text-underline-width="auto" style:text-underline-color="font-color" fo:font-weight="bold" officeooo:rsid="0028c268" style:font-size-asian="12pt" style:font-weight-asian="bold" style:font-size-complex="12pt"/>
    </style:style>
    <style:style style:name="T24" style:family="text">
      <style:text-properties fo:color="#a1467e" loext:opacity="100%" fo:font-size="12pt" style:text-underline-style="solid" style:text-underline-width="auto" style:text-underline-color="font-color" fo:font-weight="bold" officeooo:rsid="002b382a" style:font-size-asian="12pt" style:font-weight-asian="bold" style:font-size-complex="12pt"/>
    </style:style>
    <style:style style:name="T25" style:family="text">
      <style:text-properties fo:color="#a1467e" loext:opacity="100%" fo:font-size="12pt" fo:font-weight="bold" style:font-size-asian="12pt" style:font-weight-asian="bold" style:font-size-complex="12pt"/>
    </style:style>
    <style:style style:name="T26" style:family="text">
      <style:text-properties fo:font-size="12pt" fo:font-weight="bold" style:font-size-asian="12pt" style:font-weight-asian="bold" style:font-size-complex="12pt"/>
    </style:style>
    <style:style style:name="T27" style:family="text">
      <style:text-properties fo:font-size="12pt" fo:font-weight="bold" officeooo:rsid="001880ab" style:font-size-asian="12pt" style:font-weight-asian="bold" style:font-size-complex="12pt"/>
    </style:style>
    <style:style style:name="T28" style:family="text">
      <style:text-properties fo:font-size="12pt" fo:font-weight="bold" officeooo:rsid="0028c268" style:font-size-asian="12pt" style:font-weight-asian="bold" style:font-size-complex="12pt"/>
    </style:style>
    <style:style style:name="T29" style:family="text">
      <style:text-properties fo:font-size="12pt" fo:font-weight="bold" officeooo:rsid="002b382a" style:font-size-asian="12pt" style:font-weight-asian="bold" style:font-size-complex="12pt"/>
    </style:style>
    <style:style style:name="T30" style:family="text">
      <style:text-properties fo:font-size="12pt" style:text-underline-style="none" fo:font-weight="bold" style:font-size-asian="12pt" style:font-weight-asian="bold" style:font-size-complex="12pt"/>
    </style:style>
    <style:style style:name="T31" style:family="text">
      <style:text-properties fo:font-size="12pt" style:text-underline-style="none" fo:font-weight="bold" officeooo:rsid="001d5f9e" style:font-size-asian="12pt" style:font-weight-asian="bold" style:font-size-complex="12pt"/>
    </style:style>
    <style:style style:name="T32" style:family="text">
      <style:text-properties fo:color="#2a6099" loext:opacity="100%"/>
    </style:style>
    <style:style style:name="T33" style:family="text">
      <style:text-properties style:text-underline-style="none" officeooo:rsid="002b382a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2" draw:name="Picture 0" text:anchor-type="char" svg:x="10.253cm" svg:y="-0.531cm" svg:width="6.255cm" svg:height="3.175cm" draw:z-index="0"><draw:image xlink:href="Pictures/1000000000000130000000A667D0B3CDDA719372.jpg" xlink:type="simple" xlink:show="embed" xlink:actuate="onLoad" draw:mime-type="image/jpeg"/><svg:desc>images (1).jfif</svg:desc></draw:frame><text:span text:style-name="T1">Jelovnik </text:span><text:span text:style-name="T2">17. - 21.08.2026.</text:span></text:p>
      <text:p text:style-name="P1"><text:span text:style-name="T3">Ponedjeljak </text:span><text:span text:style-name="T4">17.08.</text:span></text:p>
      <text:p text:style-name="P6"><text:span text:style-name="T32">DORUČAK :</text:span> <text:span text:style-name="T33">Raženi kruh, sirni namaz s vlascem, čaj</text:span></text:p>
      <text:p text:style-name="P1"><text:span text:style-name="T5">UŽINA I : </text:span><text:span text:style-name="T6">Sezonsko voće</text:span></text:p>
      <text:p text:style-name="P1"><text:span text:style-name="T5">RUČAK : </text:span><text:span text:style-name="T6">Varivo </text:span><text:span text:style-name="T7">od </text:span><text:span text:style-name="T9">graška sa svinjetinom, kruh</text:span></text:p>
      <text:p text:style-name="P1"><text:span text:style-name="T5">UŽINA II : </text:span><text:span text:style-name="T8">Kolač od rogača, čaj</text:span></text:p>
      <text:p text:style-name="P2"/>
      <text:p text:style-name="P1"><text:span text:style-name="T13">Utorak </text:span><text:span text:style-name="T14">18.08.</text:span></text:p>
      <text:p text:style-name="P8"><text:span text:style-name="T31">D</text:span><text:span text:style-name="T30">ORUČAK: </text:span><text:span text:style-name="T12">Cornflakes s mlijekom, čaj</text:span></text:p>
      <text:p text:style-name="P8"><text:span text:style-name="T30">UŽINA I: </text:span><text:span text:style-name="T10">Sezonsko voće</text:span></text:p>
      <text:p text:style-name="P8"><text:span text:style-name="T30">RUČAK: </text:span><text:span text:style-name="T11">Bistra juha, </text:span><text:span text:style-name="T12">pileći naravni, riža s povrćem, zelje salata</text:span></text:p>
      <text:p text:style-name="P8"><text:span text:style-name="T30">UŽINA II: </text:span><text:span text:style-name="T12">Sladoled</text:span></text:p>
      <text:p text:style-name="P3"/>
      <text:p text:style-name="P1"><text:span text:style-name="T15">Srijeda </text:span><text:span text:style-name="T16">19.08.</text:span></text:p>
      <text:p text:style-name="P1"><text:span text:style-name="T17">DORUČAK : </text:span><text:span text:style-name="T9">Čokolino s mlijekom, čaj</text:span></text:p>
      <text:p text:style-name="P1"><text:span text:style-name="T17">UŽINA I : </text:span><text:span text:style-name="T6">Sezonsko voće </text:span></text:p>
      <text:p text:style-name="P1"><text:span text:style-name="T17">RUČAK: </text:span><text:span text:style-name="T7">Juha od povrća, </text:span><text:span text:style-name="T9">kosani odrezak, mahune na lešo</text:span></text:p>
      <text:p text:style-name="P1"><text:span text:style-name="T17">UŽINA </text:span><text:span text:style-name="T18">II: </text:span><text:span text:style-name="T9">Integralni keksi, limunada</text:span></text:p>
      <text:p text:style-name="P4"/>
      <text:p text:style-name="P1"><text:span text:style-name="T19">Četvrtak </text:span><text:span text:style-name="T20">20.08.</text:span></text:p>
      <text:p text:style-name="P10"><text:span text:style-name="T26">DORUČAK: </text:span><text:span text:style-name="T9">Pileća salama, polubijeli kruh, čaj/mlijeko</text:span></text:p>
      <text:p text:style-name="P9"><text:span text:style-name="T26">UŽINA: </text:span><text:span text:style-name="T6">sezonsko voće</text:span></text:p>
      <text:p text:style-name="P1"><text:span text:style-name="T21">RUČAK : </text:span><text:span text:style-name="T7">Varivo od </text:span><text:span text:style-name="T9">kelja i korjenastog povrća s junetinom, kruh</text:span></text:p>
      <text:p text:style-name="P1"><text:span text:style-name="T21">UŽINA : </text:span><text:span text:style-name="T12">Voćni jogurt</text:span></text:p>
      <text:p text:style-name="P5"/>
      <text:p text:style-name="P1"><text:span text:style-name="T22">Petak </text:span><text:span text:style-name="T24">21.08.</text:span></text:p>
      <text:p text:style-name="P12"><text:span text:style-name="T25">DORUČAK: </text:span><text:span text:style-name="T9">Namaz od hamburgera, kruh sa sjemenkama, čaj</text:span><text:span text:style-name="T25"><text:line-break/>UŽINA I: </text:span><text:span text:style-name="T6">Sezonsko voće</text:span></text:p>
      <text:p text:style-name="P12"><text:span text:style-name="T25">RUČAK: </text:span><text:span text:style-name="T9">Juha od rajčice, zapečena tjestenina sa sirom, kiseli krastavci</text:span></text:p>
      <text:p text:style-name="P12"><text:span text:style-name="T25">UŽINA II: </text:span><text:span text:style-name="T9">Marmelada, polubijeli kruh, limunada</text:span></text:p>
      <text:p text:style-name="P7"/>
      <text:p text:style-name="P11"><draw:frame draw:style-name="fr1" draw:name="Picture 4" text:anchor-type="char" svg:x="12.053cm" svg:y="0.409cm" svg:width="4.247cm" svg:height="3.649cm" draw:z-index="1"><draw:image xlink:href="Pictures/10000000000000F1000000D10D150CD70D61E514.png" xlink:type="simple" xlink:show="embed" xlink:actuate="onLoad" draw:mime-type="image/png"/><svg:desc>images.png</svg:desc></draw:frame></text:p>
      <text:p text:style-name="P5"/>
      <text:p text:style-name="P5"/>
      <text:p text:style-name="P5"/>
      <text:p text:style-name="P5"/>
      <text:p text:style-name="P5"/>
      <text:p text:style-name="P5">U slučaju potrebe vrtić zadržava pravo izmjene jelovnika. </text:p>
      <text:p text:style-name="P1"><text:span text:style-name="T26">U Gornjoj Stubici, </text:span><text:span text:style-name="T29">kolovoz</text:span><text:span text:style-name="T27"> </text:span><text:span text:style-name="T26">202</text:span><text:span text:style-name="T28">6</text:span><text:span text:style-name="T26">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hr" fo:country="HR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" loext:linked-style-name="Balloon_20_Text_20_Char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57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07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28T14:09:00</meta:creation-date>
    <meta:initial-creator>Ivana</meta:initial-creator>
    <dc:language>hr-HR</dc:language>
    <meta:print-date>2026-04-23T12:09:54.686000000</meta:print-date>
    <dc:date>2026-06-19T14:16:42.398000000</dc:date>
    <meta:editing-cycles>52</meta:editing-cycles>
    <meta:editing-duration>PT11H22M46S</meta:editing-duration>
    <meta:generator>LibreOffice/7.4.3.2$Windows_X86_64 LibreOffice_project/1048a8393ae2eeec98dff31b5c133c5f1d08b890</meta:generator>
    <meta:document-statistic meta:table-count="0" meta:image-count="2" meta:object-count="0" meta:page-count="1" meta:paragraph-count="27" meta:word-count="155" meta:character-count="969" meta:non-whitespace-character-count="838"/>
    <meta:user-defined meta:name="AppVersion">15.0000</meta:user-defined>
    <meta:template xlink:type="simple" xlink:actuate="onRequest" xlink:title="Normal" xlink:href=""/>
  </office:meta>
</office:document-meta>
</file>